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system" style:font-pitch="variable"/>
    <style:font-face style:name="Symbol1" svg:font-family="Symbol" style:font-adornments="Normalny" style:font-family-generic="roman" style:font-pitch="variable" style:font-charset="x-symbol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Calibri" fo:font-size="9pt" officeooo:rsid="000189e6" officeooo:paragraph-rsid="000189e6" style:font-size-asian="9pt" style:font-size-complex="9pt"/>
    </style:style>
    <style:style style:name="P2" style:family="paragraph" style:parent-style-name="Standard">
      <style:paragraph-properties fo:text-align="end" style:justify-single-word="false"/>
      <style:text-properties style:font-name="Calibri" fo:font-size="9pt" fo:letter-spacing="-0.004cm" officeooo:rsid="000189e6" officeooo:paragraph-rsid="000189e6" style:font-size-asian="9pt" style:font-size-complex="9pt" style:text-scale="105%"/>
    </style:style>
    <style:style style:name="P3" style:family="paragraph" style:parent-style-name="Text_20_body">
      <style:paragraph-properties fo:margin-top="0.012cm" fo:margin-bottom="0cm" style:contextual-spacing="false"/>
      <style:text-properties style:font-name="Calibri" fo:font-size="14.5pt" fo:font-weight="bold" officeooo:paragraph-rsid="000189e6" style:font-size-asian="14.5pt" style:font-weight-asian="bold"/>
    </style:style>
    <style:style style:name="P4" style:family="paragraph" style:parent-style-name="Text_20_body">
      <style:paragraph-properties fo:margin-left="0.215cm" fo:margin-right="0.217cm" fo:line-height="116%" fo:text-align="justify" style:justify-single-word="false"/>
      <style:text-properties style:font-name="Calibri" officeooo:paragraph-rsid="000189e6"/>
    </style:style>
    <style:style style:name="P5" style:family="paragraph" style:parent-style-name="Text_20_body">
      <style:paragraph-properties fo:margin-left="0.215cm" fo:margin-right="0.21cm" fo:margin-top="0.002cm" fo:margin-bottom="0cm" style:contextual-spacing="false" fo:line-height="116%" fo:text-align="justify" style:justify-single-word="false"/>
      <style:text-properties style:font-name="Calibri" officeooo:paragraph-rsid="000189e6"/>
    </style:style>
    <style:style style:name="P6" style:family="paragraph" style:parent-style-name="Text_20_body">
      <style:paragraph-properties fo:margin-top="0.019cm" fo:margin-bottom="0cm" style:contextual-spacing="false"/>
      <style:text-properties style:font-name="Calibri" fo:font-size="12.5pt" officeooo:paragraph-rsid="000189e6" style:font-size-asian="12.5pt"/>
    </style:style>
    <style:style style:name="P7" style:family="paragraph" style:parent-style-name="Text_20_body">
      <style:text-properties style:font-name="Calibri" fo:font-size="12pt" officeooo:paragraph-rsid="000189e6" style:font-size-asian="12pt"/>
    </style:style>
    <style:style style:name="P8" style:family="paragraph" style:parent-style-name="Text_20_body">
      <style:paragraph-properties fo:margin-top="0.004cm" fo:margin-bottom="0cm" style:contextual-spacing="false"/>
      <style:text-properties style:font-name="Calibri" fo:font-size="14pt" officeooo:paragraph-rsid="000189e6" style:font-size-asian="14pt"/>
    </style:style>
    <style:style style:name="P9" style:family="paragraph" style:parent-style-name="Text_20_body">
      <style:text-properties style:font-name="Calibri" fo:font-size="13pt" officeooo:paragraph-rsid="000189e6" style:font-size-asian="13pt"/>
    </style:style>
    <style:style style:name="P10" style:family="paragraph" style:parent-style-name="Text_20_body">
      <style:paragraph-properties fo:margin-left="0.215cm" fo:margin-right="0cm" fo:line-height="116%" fo:text-align="justify" style:justify-single-word="false"/>
      <style:text-properties officeooo:paragraph-rsid="000189e6"/>
    </style:style>
    <style:style style:name="P11" style:family="paragraph" style:parent-style-name="List_20_Paragraph" style:list-style-name="WWNum1">
      <style:paragraph-properties fo:margin-left="1.464cm" fo:margin-right="0cm" fo:margin-top="0cm" fo:margin-bottom="0cm" style:contextual-spacing="false" fo:line-height="100%" fo:text-align="justify" style:justify-single-word="false" fo:text-indent="-0.616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2" style:family="paragraph" style:parent-style-name="List_20_Paragraph" style:list-style-name="WWNum1">
      <style:paragraph-properties fo:margin-left="1.464cm" fo:margin-right="0cm" fo:margin-top="0.071cm" fo:margin-bottom="0cm" style:contextual-spacing="false" fo:line-height="100%" fo:text-align="justify" style:justify-single-word="false" fo:text-indent="-0.616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3" style:family="paragraph" style:parent-style-name="List_20_Paragraph" style:list-style-name="WWNum1">
      <style:paragraph-properties fo:margin-left="1.464cm" fo:margin-right="0cm" fo:margin-top="0.076cm" fo:margin-bottom="0cm" style:contextual-spacing="false" fo:line-height="100%" fo:text-align="justify" style:justify-single-word="false" fo:text-indent="-0.616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4" style:family="paragraph" style:parent-style-name="List_20_Paragraph" style:list-style-name="WWNum1">
      <style:paragraph-properties fo:margin-left="1.483cm" fo:margin-right="0.215cm" fo:margin-top="0.074cm" fo:margin-bottom="0cm" style:contextual-spacing="false" fo:line-height="113%" fo:text-align="justify" style:justify-single-word="false" fo:text-indent="-0.635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5" style:family="paragraph" style:parent-style-name="List_20_Paragraph" style:list-style-name="WWNum1">
      <style:paragraph-properties fo:margin-left="1.483cm" fo:margin-right="0.217cm" fo:margin-top="0.021cm" fo:margin-bottom="0cm" style:contextual-spacing="false" fo:line-height="113%" fo:text-align="justify" style:justify-single-word="false" fo:text-indent="-0.635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6" style:family="paragraph" style:parent-style-name="List_20_Paragraph" style:list-style-name="WWNum1">
      <style:paragraph-properties fo:margin-left="1.483cm" fo:margin-right="0.217cm" fo:margin-top="0.019cm" fo:margin-bottom="0cm" style:contextual-spacing="false" fo:line-height="113%" fo:text-align="justify" style:justify-single-word="false" fo:text-indent="-0.635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7" style:family="paragraph" style:parent-style-name="List_20_Paragraph" style:list-style-name="WWNum1">
      <style:paragraph-properties fo:margin-left="1.483cm" fo:margin-right="0.222cm" fo:margin-top="0.021cm" fo:margin-bottom="0cm" style:contextual-spacing="false" fo:line-height="113%" fo:text-align="justify" style:justify-single-word="false" fo:text-indent="-0.635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8" style:family="paragraph" style:parent-style-name="List_20_Paragraph" style:list-style-name="WWNum1">
      <style:paragraph-properties fo:margin-left="1.483cm" fo:margin-right="0.212cm" fo:margin-top="0.019cm" fo:margin-bottom="0cm" style:contextual-spacing="false" fo:line-height="113%" fo:text-align="justify" style:justify-single-word="false" fo:text-indent="-0.635cm" style:auto-text-indent="false">
        <style:tab-stops>
          <style:tab-stop style:position="1.462cm"/>
          <style:tab-stop style:position="1.464cm"/>
        </style:tab-stops>
      </style:paragraph-properties>
      <style:text-properties style:font-name="Calibri" officeooo:paragraph-rsid="000189e6"/>
    </style:style>
    <style:style style:name="P19" style:family="paragraph" style:parent-style-name="Standard">
      <style:paragraph-properties fo:margin-left="3.743cm" fo:margin-right="3.745cm" fo:margin-top="0.164cm" fo:margin-bottom="0cm" style:contextual-spacing="false" fo:text-align="center" style:justify-single-word="false" fo:text-indent="0cm" style:auto-text-indent="false"/>
      <style:text-properties style:font-name="Calibri" officeooo:paragraph-rsid="000189e6"/>
    </style:style>
    <style:style style:name="P20" style:family="paragraph" style:parent-style-name="Standard">
      <style:paragraph-properties fo:margin-left="3.743cm" fo:margin-right="3.745cm" fo:margin-top="0.164cm" fo:margin-bottom="0cm" style:contextual-spacing="false" fo:text-align="center" style:justify-single-word="false" fo:text-indent="0cm" style:auto-text-indent="false"/>
      <style:text-properties style:font-name="Calibri" officeooo:paragraph-rsid="0004d316"/>
    </style:style>
    <style:style style:name="T1" style:family="text">
      <style:text-properties style:text-scale="105%"/>
    </style:style>
    <style:style style:name="T2" style:family="text">
      <style:text-properties fo:letter-spacing="-0.018cm" style:text-scale="105%"/>
    </style:style>
    <style:style style:name="T3" style:family="text">
      <style:text-properties fo:letter-spacing="-0.005cm"/>
    </style:style>
    <style:style style:name="T4" style:family="text">
      <style:text-properties fo:letter-spacing="-0.005cm" style:text-scale="105%"/>
    </style:style>
    <style:style style:name="T5" style:family="text">
      <style:text-properties fo:letter-spacing="-0.004cm" style:text-scale="105%"/>
    </style:style>
    <style:style style:name="T6" style:family="text">
      <style:text-properties fo:color="#0000ff" loext:opacity="100%" style:font-name="Calibri" style:text-underline-style="solid" style:text-underline-width="auto" style:text-underline-color="#0000ff" officeooo:rsid="00026ea3"/>
    </style:style>
    <style:style style:name="T7" style:family="text">
      <style:text-properties fo:font-size="11pt" fo:font-weight="bold" style:font-size-asian="11pt" style:font-weight-asian="bold"/>
    </style:style>
    <style:style style:name="T8" style:family="text">
      <style:text-properties fo:font-size="11pt" fo:letter-spacing="-0.012cm" fo:font-weight="bold" style:font-size-asian="11pt" style:font-weight-asian="bold"/>
    </style:style>
    <style:style style:name="T9" style:family="text">
      <style:text-properties fo:font-size="11pt" fo:letter-spacing="-0.012cm" fo:font-weight="bold" officeooo:rsid="0004d316" style:font-size-asian="11pt" style:font-weight-asian="bold"/>
    </style:style>
    <style:style style:name="T10" style:family="text">
      <style:text-properties fo:font-size="11pt" fo:letter-spacing="-0.012cm" style:font-size-asian="11pt"/>
    </style:style>
    <style:style style:name="T11" style:family="text">
      <style:text-properties fo:font-size="11pt" fo:letter-spacing="-0.016cm" fo:font-weight="bold" style:font-size-asian="11pt" style:font-weight-asian="bold"/>
    </style:style>
    <style:style style:name="T12" style:family="text">
      <style:text-properties fo:font-size="11pt" fo:letter-spacing="-0.016cm" fo:font-weight="bold" officeooo:rsid="0004d316" style:font-size-asian="11pt" style:font-weight-asian="bold"/>
    </style:style>
    <style:style style:name="T13" style:family="text">
      <style:text-properties fo:font-size="11pt" fo:letter-spacing="-0.016cm" style:font-size-asian="11pt"/>
    </style:style>
    <style:style style:name="T14" style:family="text">
      <style:text-properties fo:font-size="11pt" fo:letter-spacing="-0.014cm" fo:font-weight="bold" style:font-size-asian="11pt" style:font-weight-asian="bold"/>
    </style:style>
    <style:style style:name="T15" style:family="text">
      <style:text-properties fo:font-size="11pt" fo:letter-spacing="-0.014cm" fo:font-weight="bold" officeooo:rsid="0004d316" style:font-size-asian="11pt" style:font-weight-asian="bold"/>
    </style:style>
    <style:style style:name="T16" style:family="text">
      <style:text-properties fo:font-size="11pt" fo:letter-spacing="-0.014cm" style:font-size-asian="11pt"/>
    </style:style>
    <style:style style:name="T17" style:family="text">
      <style:text-properties fo:font-size="11pt" fo:letter-spacing="-0.004cm" fo:font-weight="bold" style:font-size-asian="11pt" style:font-weight-asian="bold"/>
    </style:style>
    <style:style style:name="T18" style:family="text">
      <style:text-properties fo:font-size="11pt" fo:letter-spacing="-0.004cm" fo:font-weight="bold" officeooo:rsid="0004d316" style:font-size-asian="11pt" style:font-weight-asian="bold"/>
    </style:style>
    <style:style style:name="T19" style:family="text">
      <style:text-properties fo:font-size="11pt" fo:letter-spacing="-0.004cm" style:font-size-asian="11pt"/>
    </style:style>
    <style:style style:name="T20" style:family="text">
      <style:text-properties fo:font-size="11pt" style:font-size-asian="11pt"/>
    </style:style>
    <style:style style:name="T21" style:family="text">
      <style:text-properties fo:font-size="11pt" fo:letter-spacing="-0.009cm" style:font-size-asian="11pt"/>
    </style:style>
    <style:style style:name="T22" style:family="text">
      <style:text-properties fo:font-size="11pt" fo:letter-spacing="-0.005cm" style:font-size-asian="11pt"/>
    </style:style>
    <style:style style:name="T23" style:family="text">
      <style:text-properties fo:font-size="11pt" fo:letter-spacing="-0.007cm" style:font-size-asian="11pt"/>
    </style:style>
    <style:style style:name="T24" style:family="text">
      <style:text-properties fo:font-size="11pt" fo:letter-spacing="-0.011cm" style:font-size-asian="11pt"/>
    </style:style>
    <style:style style:name="T25" style:family="text">
      <style:text-properties fo:font-size="11pt" fo:letter-spacing="-0.011cm" officeooo:rsid="00026ea3" style:font-size-asian="11pt"/>
    </style:style>
    <style:style style:name="T26" style:family="text">
      <style:text-properties fo:font-size="11pt" fo:letter-spacing="-0.018cm" style:font-size-asian="11pt"/>
    </style:style>
    <style:style style:name="T27" style:family="text">
      <style:text-properties fo:font-size="11pt" fo:letter-spacing="0.141cm" style:font-size-asian="11pt"/>
    </style:style>
    <style:style style:name="T28" style:family="text">
      <style:text-properties fo:font-size="11pt" fo:letter-spacing="0.071cm" style:font-size-asian="11pt"/>
    </style:style>
    <style:style style:name="T29" style:family="text">
      <style:text-properties fo:font-size="11pt" fo:letter-spacing="0.069cm" style:font-size-asian="11pt"/>
    </style:style>
    <style:style style:name="T30" style:family="text">
      <style:text-properties fo:font-size="11pt" fo:letter-spacing="0.065cm" style:font-size-asian="11pt"/>
    </style:style>
    <style:style style:name="T31" style:family="text">
      <style:text-properties fo:font-size="11pt" fo:letter-spacing="0.067cm" style:font-size-asian="11pt"/>
    </style:style>
    <style:style style:name="T32" style:family="text">
      <style:text-properties fo:font-size="11pt" fo:letter-spacing="0.062cm" style:font-size-asian="11pt"/>
    </style:style>
    <style:style style:name="T33" style:family="text">
      <style:text-properties fo:letter-spacing="0.019cm"/>
    </style:style>
    <style:style style:name="T34" style:family="text">
      <style:text-properties fo:letter-spacing="0.019cm" officeooo:rsid="00026ea3"/>
    </style:style>
    <style:style style:name="T35" style:family="text">
      <style:text-properties fo:letter-spacing="0.018cm"/>
    </style:style>
    <style:style style:name="T36" style:family="text">
      <style:text-properties fo:letter-spacing="0.021cm"/>
    </style:style>
    <style:style style:name="T37" style:family="text">
      <style:text-properties fo:letter-spacing="0.023cm"/>
    </style:style>
    <style:style style:name="T38" style:family="text">
      <style:text-properties style:font-name="Calibri"/>
    </style:style>
    <style:style style:name="T39" style:family="text">
      <style:text-properties style:font-name="Calibri" fo:letter-spacing="0.118cm"/>
    </style:style>
    <style:style style:name="T40" style:family="text">
      <style:text-properties style:font-name="Calibri" fo:letter-spacing="0.071cm"/>
    </style:style>
    <style:style style:name="T41" style:family="text">
      <style:text-properties style:font-name="Calibri" fo:letter-spacing="0.071cm" fo:font-weight="bold" style:font-weight-asian="bold"/>
    </style:style>
    <style:style style:name="T42" style:family="text">
      <style:text-properties style:font-name="Calibri" fo:letter-spacing="0.12cm"/>
    </style:style>
    <style:style style:name="T43" style:family="text">
      <style:text-properties style:font-name="Calibri" fo:font-weight="bold" style:font-weight-asian="bold"/>
    </style:style>
    <style:style style:name="T44" style:family="text">
      <style:text-properties style:font-name="Calibri" fo:font-weight="bold" officeooo:rsid="00026ea3" style:font-weight-asian="bold"/>
    </style:style>
    <style:style style:name="T45" style:family="text">
      <style:text-properties officeooo:rsid="0002f21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Załącznik Nr <text:span text:style-name="T45">2</text:span></text:p>
      <text:p text:style-name="P1">d<text:span text:style-name="T1">o Standardów</text:span><text:span text:style-name="T2"> O</text:span><text:span text:style-name="T1">chrony</text:span><text:span text:style-name="T4"> M</text:span><text:span text:style-name="T5">ałoletnich</text:span></text:p>
      <text:p text:style-name="P2">w Środowiskowym Domu Samopomocy w Zagórzanach</text:p>
      <text:p text:style-name="P2"/>
      <text:p text:style-name="P19" loext:marker-style-name="T7"><text:span text:style-name="T7"/></text:p>
      <text:p text:style-name="P20" loext:marker-style-name="T7"><text:span text:style-name="T7">Skrócona</text:span><text:span text:style-name="T8"> </text:span><text:span text:style-name="T7">wersja</text:span><text:span text:style-name="T11"> </text:span><text:span text:style-name="T12">S</text:span><text:span text:style-name="T7">tandardów</text:span><text:span text:style-name="T8"> </text:span><text:span text:style-name="T9">O</text:span><text:span text:style-name="T7">chrony</text:span><text:span text:style-name="T14"> </text:span><text:span text:style-name="T15">M</text:span><text:span text:style-name="T17">ałoletnich <text:line-break/></text:span><text:span text:style-name="T18">w Środowiskowym Domu Samopomocy w Zagórzanach</text:span></text:p>
      <text:p text:style-name="P3"/>
      <text:p text:style-name="P4">Osoby,<text:span text:style-name="T33"> </text:span>z<text:span text:style-name="T35"> </text:span>którymi<text:span text:style-name="T33"> </text:span>masz<text:span text:style-name="T36"> </text:span>kontakt<text:span text:style-name="T33"> </text:span>w<text:span text:style-name="T33"> </text:span><text:span text:style-name="T34">Środowiskowym Domu Samopomocy w Zagórzanach</text:span>,<text:span text:style-name="T37"> </text:span>powinny<text:span text:style-name="T36"> </text:span>zachowywać<text:span text:style-name="T36"> </text:span>się<text:span text:style-name="T36"> </text:span>grzecznie i<text:span text:style-name="T3"> </text:span>z poszanowaniem Twoich potrzeb. Zależy nam aby nasze spotkania przebiegały w dobrej atmosferze i poszanowaniem godności wszystkich osób podczas zajęć edukacyjnych oraz innych aktywności realizowanych przez naszą jednostkę.</text:p>
      <text:p text:style-name="P6"/>
      <text:list text:style-name="WWNum1">
        <text:list-item>
          <text:p text:style-name="P11" loext:marker-style-name="T20"><text:span text:style-name="T20">Nikomu</text:span><text:span text:style-name="T21"> </text:span><text:span text:style-name="T20">nie</text:span><text:span text:style-name="T21"> </text:span><text:span text:style-name="T20">wolno</text:span><text:span text:style-name="T21"> </text:span><text:span text:style-name="T20">Cię</text:span><text:span text:style-name="T21"> </text:span><text:span text:style-name="T20">krzywdzić,</text:span><text:span text:style-name="T22"> </text:span><text:span text:style-name="T20">w</text:span><text:span text:style-name="T16"> </text:span><text:span text:style-name="T20">jakikolwiek</text:span><text:span text:style-name="T21"> </text:span><text:span text:style-name="T19">sposób.</text:span></text:p>
        </text:list-item>
        <text:list-item>
          <text:p text:style-name="P12" loext:marker-style-name="T20"><text:span text:style-name="T20">Masz</text:span><text:span text:style-name="T16"> </text:span><text:span text:style-name="T20">prawo</text:span><text:span text:style-name="T23"> </text:span><text:span text:style-name="T20">być</text:span><text:span text:style-name="T21"> </text:span><text:span text:style-name="T20">traktowane</text:span><text:span text:style-name="T23"> </text:span><text:span text:style-name="T20">tak</text:span><text:span text:style-name="T21"> </text:span><text:span text:style-name="T20">samo</text:span><text:span text:style-name="T24"> </text:span><text:span text:style-name="T20">jak</text:span><text:span text:style-name="T21"> </text:span><text:span text:style-name="T20">wszystkie</text:span><text:span text:style-name="T23"> </text:span><text:span text:style-name="T20">inne</text:span><text:span text:style-name="T22"> </text:span><text:span text:style-name="T19">dzieci.</text:span></text:p>
        </text:list-item>
        <text:list-item>
          <text:p text:style-name="P13" loext:marker-style-name="T20"><text:span text:style-name="T20">Masz</text:span><text:span text:style-name="T16"> </text:span><text:span text:style-name="T20">prawo</text:span><text:span text:style-name="T21"> </text:span><text:span text:style-name="T20">do</text:span><text:span text:style-name="T10"> </text:span><text:span text:style-name="T20">zadawania</text:span><text:span text:style-name="T21"> </text:span><text:span text:style-name="T20">pytań</text:span><text:span text:style-name="T21"> </text:span><text:span text:style-name="T20">pracownikom</text:span><text:span text:style-name="T24"> </text:span><text:span text:style-name="T25">ŚDS w Zagórzanach</text:span><text:span text:style-name="T19">.</text:span></text:p>
        </text:list-item>
        <text:list-item>
          <text:p text:style-name="P12" loext:marker-style-name="T20"><text:span text:style-name="T20">Pracownikom</text:span><text:span text:style-name="T24"> </text:span><text:span text:style-name="T20">nie</text:span><text:span text:style-name="T16"> </text:span><text:span text:style-name="T20">wolno</text:span><text:span text:style-name="T16"> </text:span><text:span text:style-name="T20">stosować</text:span><text:span text:style-name="T24"> </text:span><text:span text:style-name="T20">wobec</text:span><text:span text:style-name="T16"> </text:span><text:span text:style-name="T20">Ciebie</text:span><text:span text:style-name="T10"> </text:span><text:span text:style-name="T19">przemocy.</text:span></text:p>
        </text:list-item>
        <text:list-item>
          <text:p text:style-name="P13" loext:marker-style-name="T20"><text:span text:style-name="T20">Masz</text:span><text:span text:style-name="T24"> </text:span><text:span text:style-name="T20">prawo</text:span><text:span text:style-name="T23"> </text:span><text:span text:style-name="T20">do</text:span><text:span text:style-name="T21"> </text:span><text:span text:style-name="T20">informacji</text:span><text:span text:style-name="T23"> </text:span><text:span text:style-name="T20">i</text:span><text:span text:style-name="T22"> </text:span><text:span text:style-name="T20">prawo</text:span><text:span text:style-name="T23"> </text:span><text:span text:style-name="T20">do</text:span><text:span text:style-name="T21"> </text:span><text:span text:style-name="T19">prywatności.</text:span></text:p>
        </text:list-item>
        <text:list-item>
          <text:p text:style-name="P14" loext:marker-style-name="T20"><text:span text:style-name="T20">Pracownikom</text:span><text:span text:style-name="T23"> </text:span><text:span text:style-name="T20">nie</text:span><text:span text:style-name="T21"> </text:span><text:span text:style-name="T20">wolno</text:span><text:span text:style-name="T10"> </text:span><text:span text:style-name="T20">bez</text:span><text:span text:style-name="T23"> </text:span><text:span text:style-name="T20">zgody</text:span><text:span text:style-name="T13"> </text:span><text:span text:style-name="T20">Twojej</text:span><text:span text:style-name="T22"> </text:span><text:span text:style-name="T20">i</text:span><text:span text:style-name="T26"> </text:span><text:span text:style-name="T20">Twoich</text:span><text:span text:style-name="T21"> </text:span><text:span text:style-name="T20">Rodziców/Opiekunów</text:span><text:span text:style-name="T16"> </text:span><text:span text:style-name="T20">robić</text:span><text:span text:style-name="T23"> </text:span><text:span text:style-name="T20">Ci</text:span><text:span text:style-name="T21"> </text:span><text:span text:style-name="T20">zdjęć, nagrywać filmów.</text:span></text:p>
        </text:list-item>
        <text:list-item>
          <text:p text:style-name="P15" loext:marker-style-name="T20"><text:span text:style-name="T20">Pracownikom</text:span><text:span text:style-name="T27"> </text:span><text:span text:style-name="T20">nie</text:span><text:span text:style-name="T27"> </text:span><text:span text:style-name="T20">wolno</text:span><text:span text:style-name="T27"> </text:span><text:span text:style-name="T20">proponować</text:span><text:span text:style-name="T27"> </text:span><text:span text:style-name="T20">Ci</text:span><text:span text:style-name="T27"> </text:span><text:span text:style-name="T20">alkoholu,</text:span><text:span text:style-name="T27"> </text:span><text:span text:style-name="T20">papierosów</text:span><text:span text:style-name="T27"> </text:span><text:span text:style-name="T20">ani</text:span><text:span text:style-name="T27"> </text:span><text:span text:style-name="T20">nielegalnych</text:span><text:span text:style-name="T28"> </text:span><text:span text:style-name="T20">substancji ani używać ich w Twojej obecności.</text:span></text:p>
        </text:list-item>
        <text:list-item>
          <text:p text:style-name="P16" loext:marker-style-name="T20"><text:span text:style-name="T20">Pracownikom</text:span><text:span text:style-name="T28"> </text:span><text:span text:style-name="T20">wolno</text:span><text:span text:style-name="T28"> </text:span><text:span text:style-name="T20">Cię</text:span><text:span text:style-name="T28"> </text:span><text:span text:style-name="T20">dotykać</text:span><text:span text:style-name="T28"> </text:span><text:span text:style-name="T20">tylko</text:span><text:span text:style-name="T28"> </text:span><text:span text:style-name="T20">za</text:span><text:span text:style-name="T28"> </text:span><text:span text:style-name="T20">Twoją</text:span><text:span text:style-name="T28"> </text:span><text:span text:style-name="T20">zgodą</text:span><text:span text:style-name="T28"> </text:span><text:span text:style-name="T20">lub</text:span><text:span text:style-name="T28"> </text:span><text:span text:style-name="T20">w</text:span><text:span text:style-name="T28"> </text:span><text:span text:style-name="T20">sytuacji</text:span><text:span text:style-name="T28"> </text:span><text:span text:style-name="T20">zagrożenia</text:span><text:span text:style-name="T27"> </text:span><text:span text:style-name="T20">zdrowia lub życia.</text:span></text:p>
        </text:list-item>
        <text:list-item>
          <text:p text:style-name="P17" loext:marker-style-name="T20"><text:span text:style-name="T20">Pracownikom</text:span><text:span text:style-name="T29"> </text:span><text:span text:style-name="T20">nie</text:span><text:span text:style-name="T28"> </text:span><text:span text:style-name="T20">wolno</text:span><text:span text:style-name="T30"> </text:span><text:span text:style-name="T20">Cię</text:span><text:span text:style-name="T28"> </text:span><text:span text:style-name="T20">bić,</text:span><text:span text:style-name="T29"> </text:span><text:span text:style-name="T20">szturchać,</text:span><text:span text:style-name="T29"> </text:span><text:span text:style-name="T20">popychać</text:span><text:span text:style-name="T31"> </text:span><text:span text:style-name="T20">ani</text:span><text:span text:style-name="T29"> </text:span><text:span text:style-name="T20">dotykać</text:span><text:span text:style-name="T31"> </text:span><text:span text:style-name="T20">Cię</text:span><text:span text:style-name="T32"> </text:span><text:span text:style-name="T20">w</text:span><text:span text:style-name="T29"> </text:span><text:span text:style-name="T20">jakikolwiek inny sposób, którego nie chcesz.</text:span></text:p>
        </text:list-item>
        <text:list-item>
          <text:p text:style-name="P15" loext:marker-style-name="T20"><text:span text:style-name="T20">Pracownicy mogą się z Tobą kontaktować wyłącznie w czasie pracy i w związku z ich </text:span><text:span text:style-name="T19">pracą.</text:span></text:p>
        </text:list-item>
        <text:list-item>
          <text:p text:style-name="P18" loext:marker-style-name="T20"><text:span text:style-name="T20">Pracownikom nie wolno zapraszać Cię do ich miejsca zamieszkania ani kontaktować się z Tobą<text:line-break/>w mediach społecznościowych lub przez prywatny telefon.</text:span></text:p>
        </text:list-item>
      </text:list>
      <text:p text:style-name="P7"/>
      <text:p text:style-name="P8"/>
      <text:p text:style-name="P5">Pamiętaj, że lubimy Cię takim jaka/i jesteś. Podczas zajęć po Twojej stronie leży również obowiązek kulturalnego zachowania względem innych Dzieci i Dorosłych. Chcemy, żebyście się do siebie odnosili z szacunkiem oraz m.in. nie bili, nie szturchali, nie krzyczeli i nie dokuczali. Jakakolwiek przemoc fizyczna czy psychiczna jest zakazana.</text:p>
      <text:p text:style-name="P9"/>
      <text:p text:style-name="P10"><text:span text:style-name="T38">Kiedy</text:span><text:span text:style-name="T39"> </text:span><text:span text:style-name="T38">czujesz</text:span><text:span text:style-name="T40"> </text:span><text:span text:style-name="T38">się</text:span><text:span text:style-name="T39"> </text:span><text:span text:style-name="T38">niekomfortowo</text:span><text:span text:style-name="T40"> </text:span><text:span text:style-name="T38">w</text:span><text:span text:style-name="T40"> </text:span><text:span text:style-name="T38">jakiejś</text:span><text:span text:style-name="T39"> </text:span><text:span text:style-name="T38">sytuacji,</text:span><text:span text:style-name="T42"> </text:span><text:span text:style-name="T38">ktoś</text:span><text:span text:style-name="T40"> </text:span><text:span text:style-name="T38">robi</text:span><text:span text:style-name="T40"> </text:span><text:span text:style-name="T38">Ci</text:span><text:span text:style-name="T40"> </text:span><text:span text:style-name="T38">krzywdę</text:span><text:span text:style-name="T40"> </text:span><text:span text:style-name="T38">lub</text:span><text:span text:style-name="T40"> </text:span><text:span text:style-name="T38">zachowuje nieodpowiednio,</text:span><text:span text:style-name="T40"> </text:span><text:span text:style-name="T38">możesz</text:span><text:span text:style-name="T40"> </text:span><text:span text:style-name="T38">powiedzieć</text:span><text:span text:style-name="T40"> </text:span><text:span text:style-name="T38">o</text:span><text:span text:style-name="T40"> </text:span><text:span text:style-name="T38">tym</text:span><text:span text:style-name="T40"> </text:span><text:span text:style-name="T43">Pani</text:span><text:span text:style-name="T41"> </text:span><text:span text:style-name="T43">Dyrektor Kamili B</text:span><text:span text:style-name="T44">ą</text:span><text:span text:style-name="T43">cz</text:span><text:span text:style-name="T44">k</text:span><text:span text:style-name="T43">owskiej, </text:span><text:span text:style-name="T38">która</text:span><text:span text:style-name="T40"> </text:span><text:span text:style-name="T38">Cię wysłucha i pomoże! Możesz także napisać do nas na adres e-mail: </text:span><text:a xlink:type="simple" xlink:href="mailto:sds@sdszagorzany.pl" text:style-name="Internet_20_link" text:visited-style-name="Visited_20_Internet_20_Link"><text:span text:style-name="T6">sds@sdszagorzany.pl</text:span></text:a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ymbol" svg:font-family="Symbol" style:font-family-generic="system" style:font-pitch="variable"/>
    <style:font-face style:name="Symbol1" svg:font-family="Symbol" style:font-adornments="Normalny" style:font-family-generic="roman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List_20_Paragraph" style:display-name="List Paragraph" style:family="paragraph" style:parent-style-name="Standard">
      <style:paragraph-properties fo:margin-left="1.483cm" fo:margin-top="0.019cm" fo:margin-bottom="0cm" style:contextual-spacing="false" fo:text-indent="-0.635cm" style:auto-text-indent="false"/>
      <style:text-properties style:font-name="Arial" fo:font-family="Arial" style:font-family-generic="roman" style:font-pitch="variable" fo:language="pl" fo:country="PL" style:font-name-asian="Arial2" style:font-family-asian="Arial" style:font-family-generic-asian="system" style:font-pitch-asian="variable" style:language-asian="en" style:country-asian="US" style:font-name-complex="Arial2" style:font-family-complex="Arial" style:font-family-generic-complex="system" style:font-pitch-complex="variable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0" style:display-name="ListLabel 10" style:family="text">
      <style:text-properties fo:color="#0000ff" loext:opacity="100%" fo:letter-spacing="-0.004cm" style:text-underline-style="solid" style:text-underline-width="auto" style:text-underline-color="#0000ff"/>
    </style:style>
    <style:style style:name="ListLabel_20_1" style:display-name="ListLabel 1" style:family="text">
      <style:text-properties fo:font-size="11pt" fo:language="pl" fo:country="PL" fo:font-style="normal" fo:font-weight="normal" style:font-name-asian="Symbol" style:font-family-asian="Symbol" style:font-family-generic-asian="system" style:font-pitch-asian="variable" style:font-size-asian="11pt" style:language-asian="en" style:country-asian="US" style:font-style-asian="normal" style:font-weight-asian="normal" style:font-name-complex="Symbol" style:font-family-complex="Symbol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pl" fo:country="PL" style:language-asian="en" style:country-asian="US" style:language-complex="ar" style:country-complex="SA"/>
    </style:style>
    <style:style style:name="ListLabel_20_3" style:display-name="ListLabel 3" style:family="text">
      <style:text-properties fo:language="pl" fo:country="PL" style:language-asian="en" style:country-asian="US" style:language-complex="ar" style:country-complex="SA"/>
    </style:style>
    <style:style style:name="ListLabel_20_4" style:display-name="ListLabel 4" style:family="text">
      <style:text-properties fo:language="pl" fo:country="PL" style:language-asian="en" style:country-asian="US" style:language-complex="ar" style:country-complex="SA"/>
    </style:style>
    <style:style style:name="ListLabel_20_5" style:display-name="ListLabel 5" style:family="text">
      <style:text-properties fo:language="pl" fo:country="PL" style:language-asian="en" style:country-asian="US" style:language-complex="ar" style:country-complex="SA"/>
    </style:style>
    <style:style style:name="ListLabel_20_6" style:display-name="ListLabel 6" style:family="text">
      <style:text-properties fo:language="pl" fo:country="PL" style:language-asian="en" style:country-asian="US" style:language-complex="ar" style:country-complex="SA"/>
    </style:style>
    <style:style style:name="ListLabel_20_7" style:display-name="ListLabel 7" style:family="text">
      <style:text-properties fo:language="pl" fo:country="PL" style:language-asian="en" style:country-asian="US" style:language-complex="ar" style:country-complex="SA"/>
    </style:style>
    <style:style style:name="ListLabel_20_8" style:display-name="ListLabel 8" style:family="text">
      <style:text-properties fo:language="pl" fo:country="PL" style:language-asian="en" style:country-asian="US" style:language-complex="ar" style:country-complex="SA"/>
    </style:style>
    <style:style style:name="ListLabel_20_9" style:display-name="ListLabel 9" style:family="text">
      <style:text-properties fo:language="pl" fo:country="PL" style:language-asian="en" style:country-asian="US" style:language-complex="ar" style:country-complex="SA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fo:text-indent="-0.614cm" fo:margin-left="1.485cm"/>
        </style:list-level-properties>
        <style:text-properties style:font-name="Symbol1"/>
      </text:list-level-style-bullet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3.006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4.531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6.05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7.581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9.107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10.631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12.157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614cm" fo:margin-left="13.68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7-03T11:40:15.195000000</meta:creation-date>
    <dc:date>2025-07-03T14:05:20.477000000</dc:date>
    <meta:editing-duration>PT10M12S</meta:editing-duration>
    <meta:editing-cycles>4</meta:editing-cycles>
    <meta:generator>LibreOffice/24.2.3.2$Windows_X86_64 LibreOffice_project/433d9c2ded56988e8a90e6b2e771ee4e6a5ab2ba</meta:generator>
    <meta:document-statistic meta:table-count="0" meta:image-count="0" meta:object-count="0" meta:page-count="1" meta:paragraph-count="18" meta:word-count="304" meta:character-count="2059" meta:non-whitespace-character-count="1783"/>
  </office:meta>
</office:document-meta>
</file>